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Ans Jonkersingel 7 en 9, 8302 SJ Emmeloord: het bouwen van een twee onder een kap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is een Omgevingsvergunning verleend voor deze locatie. Het gaat om het bouwen van een twee onder een kap woning 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5414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4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4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464</meta:user-defined>
    <meta:user-defined meta:name="DCTERMS.abstract">Ans Jonkersingel 7 en 9, 8302 SJ Emmeloord: Omgevingsvergunning 20 juli 2026 het bouwen van een twee onder een kap woning </meta:user-defined>
    <dc:language>nl</dc:language>
    <meta:user-defined meta:name="OVERHEIDop.locatietype/OVERHEIDop.gebiedsmarkering">Vlak</meta:user-defined>
    <meta:user-defined meta:name="DC.title">Besluit omgevingsvergunning Ans Jonkersingel 7 en 9, 8302 SJ Emmeloord: het bouwen van een twee onder een kap wonin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140</meta:user-defined>
    <meta:user-defined meta:name="OVERHEIDop.GmbID/DC.identifier">gmb-2026-354140</meta:user-defined>
    <meta:user-defined meta:name="OVERHEIDop.versieInformatie"/>
  </office:meta>
</office:document-meta>
</file>