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berging en een carport, Korenbloemstraat 9, 7514 XS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Centrum</text:p>
            <text:p text:style-name="common-al">Op 17 juli 2026 hebben wij een aanvraag ontvangen voor het bouwen van een berging en een carport op de locatie Korenbloemstraat 9, 7514 XS Enschede. De aanvraag is geregistreerd onder zaaknummer 0153Z2607-0536.</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408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8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8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36</meta:user-defined>
    <dc:language>nl</dc:language>
    <meta:user-defined meta:name="OVERHEIDop.locatietype/OVERHEIDop.gebiedsmarkering">Punt</meta:user-defined>
    <meta:user-defined meta:name="DC.title">Kennisgeving ontvangst aanvraag het bouwen van een berging en een carport, Korenbloemstraat 9, 7514 XS Enschede</meta:user-defined>
    <meta:user-defined meta:name="DCTERMS.W3CDTF/DCTERMS.available">2026-07-29</meta:user-defined>
    <meta:user-defined meta:name="DCTERMS.W3CDTF/OVERHEIDop.jaargang">2026</meta:user-defined>
    <meta:user-defined meta:name="OVERHEIDop.publicationIssue">354089</meta:user-defined>
    <meta:user-defined meta:name="OVERHEIDop.GmbID/DC.identifier">gmb-2026-354089</meta:user-defined>
    <meta:user-defined meta:name="OVERHEIDop.versieInformatie"/>
  </office:meta>
</office:document-meta>
</file>