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ingetrokken verzoek, creëren van een plek voor het opladen van de auto, Doorzwin 2813 1788KS Juliana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Ingetrokken verzoek om omgevingsvergunning.</text:span>
          </text:p>
            <text:p text:style-name="common-al">Burgemeester en wethouders van Den Helder maken bekend dat het volgende verzoek voor een omgevingsvergunning is ingetrokken:</text:p>
            <text:p text:style-name="common-al">Doorzwin 2813 1788KS Julianadorp, creëren van een plek voor het opladen van de auto</text:p>
            <text:p text:style-name="last-al">Verzenddatum: 21-07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5400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00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00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7-0063</meta:user-defined>
    <meta:user-defined meta:name="DCTERMS.abstract">creëren van een plek voor het opladen van de aut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ingetrokken verzoek, creëren van een plek voor het opladen van de auto, Doorzwin 2813 1788KS Julianadorp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002</meta:user-defined>
    <meta:user-defined meta:name="OVERHEIDop.GmbID/DC.identifier">gmb-2026-354002</meta:user-defined>
    <meta:user-defined meta:name="OVERHEIDop.versieInformatie"/>
  </office:meta>
</office:document-meta>
</file>