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wijzigen van de oeverlijnen (vervallen insteekhavens) , Herenweg 116-118 Wil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onde Venen heeft een aanvraag omgevingsvergunning ontvangen. De vergunning is aangevraagd voor het wijzigen van de oeverlijnen (vervallen insteekhavens)  op locatie Herenweg 116-118 Wilnis. Het betref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De aanvraag is geregistreerd onder zaaknummer Z2026-001505. Met deze publicatie laat De Ronde Venen u weten dat er misschien iets verandert in uw omgeving.</text:p>
            <text:p text:style-name="common-al">
            <text:span text:style-name="nadrukvet">Wanneer neemt de gemeente een besluit over de aanvraag van de vergunning?</text:span>
          </text:p>
            <text:p text:style-name="last-al">De aanvraag is ontvangen op 9 juli 2026. De gemeente neemt daarover waarschijnlijk uiterlijk 3 september 2026 een besluit. Als dit besluit is genomen, publiceert de gemeente een nieuw bericht. Vanaf dat moment kunt u het besluit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5397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7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7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1505</meta:user-defined>
    <meta:user-defined meta:name="DCTERMS.abstract">Betreft: Aanvraag op locatie Herenweg 116-118 Wilnis</meta:user-defined>
    <dc:language>nl</dc:language>
    <meta:user-defined meta:name="OVERHEIDop.locatietype/OVERHEIDop.gebiedsmarkering">Vlak</meta:user-defined>
    <meta:user-defined meta:name="DC.title">Kennisgeving ontvangst aanvraag omgevingsvergunning voor het wijzigen van de oeverlijnen (vervallen insteekhavens) , Herenweg 116-118 Wilnis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972</meta:user-defined>
    <meta:user-defined meta:name="OVERHEIDop.GmbID/DC.identifier">gmb-2026-353972</meta:user-defined>
    <meta:user-defined meta:name="OVERHEIDop.versieInformatie"/>
  </office:meta>
</office:document-meta>
</file>