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Hertogenlaan 126, 4902 AT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Hertogenlaan 126 Tijdelijk gebruik gemeentegrond plaatsen container (zaaknummer 1101390 verzonden op 21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390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5395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5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390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Hertogenlaan 126, 4902 AT Oosterhou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3955</meta:user-defined>
    <meta:user-defined meta:name="OVERHEIDop.GmbID/DC.identifier">gmb-2026-353955</meta:user-defined>
    <meta:user-defined meta:name="OVERHEIDop.versieInformatie"/>
  </office:meta>
</office:document-meta>
</file>