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vergunning voor het plaatsen van twee containers en bouwmaterialen langs de Burgemeester Bosmalaan in Limmen, vanaf 14 juli 2026 tot en met 31 oktober 2026, verzenddatum 21 juli 2026 (Z2026-0000620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5395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95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95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6205</meta:user-defined>
    <meta:user-defined meta:name="DCTERMS.abstract">plaatsen 2 containers langs de Burgemeester Bosmalaan Burgemeester Bosmalaan, 1906XJ Limmen, verzenddatum 20 juli 2026 (Z2026-00006205)</meta:user-defined>
    <dc:language>nl</dc:language>
    <meta:user-defined meta:name="OVERHEIDop.locatietype/OVERHEIDop.gebiedsmarkering">Punt</meta:user-defined>
    <meta:user-defined meta:name="DC.title">Gemeente Castricum, verleende vergunning voor het plaatsen van twee containers en bouwmaterialen langs de Burgemeester Bosmalaan in Limmen, vanaf 14 juli 2026 tot en met 31 oktober 2026, verzenddatum 21 juli 2026 (Z2026-00006205)</meta:user-defined>
    <meta:user-defined meta:name="DCTERMS.W3CDTF/DCTERMS.available">2026-07-23</meta:user-defined>
    <meta:user-defined meta:name="DCTERMS.W3CDTF/OVERHEIDop.jaargang">2026</meta:user-defined>
    <meta:user-defined meta:name="OVERHEIDop.publicationIssue">353953</meta:user-defined>
    <meta:user-defined meta:name="OVERHEIDop.GmbID/DC.identifier">gmb-2026-353953</meta:user-defined>
    <meta:user-defined meta:name="OVERHEIDop.versieInformatie"/>
  </office:meta>
</office:document-meta>
</file>