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erk en een ratelpopulier op het adres Kolkstraat 14 A 1, 4714 RT Spru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e gemeente Rucphen heeft een aanvraag voor een omgevingsvergunning ontvangen. De vergunning is aangevraagd voor het kappen van een berk en een ratelpopulier op het adres Kolkstraat 14 A 1, 4714 RT Sprunde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 20-07-2026. De gemeente neemt daarover waarschijnlijk voor 14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65-349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35392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2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2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6/089693</meta:user-defined>
    <dc:language>nl</dc:language>
    <meta:user-defined meta:name="OVERHEIDop.locatietype/OVERHEIDop.gebiedsmarkering">Punt</meta:user-defined>
    <meta:user-defined meta:name="DC.title">Aanvraag vergunning voor het kappen van een berk en een ratelpopulier op het adres Kolkstraat 14 A 1, 4714 RT Sprund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3920</meta:user-defined>
    <meta:user-defined meta:name="OVERHEIDop.GmbID/DC.identifier">gmb-2026-353920</meta:user-defined>
    <meta:user-defined meta:name="OVERHEIDop.versieInformatie"/>
  </office:meta>
</office:document-meta>
</file>