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aria Theresiastraat 13, 6071JP Swalmen - Verlengen beslistermij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Maria Theresiastraat 13, 6071JP Swalmen: realiseren uitbouw</text:p>
            <text:p text:style-name="common-al"/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  <text:list-item text:style-override="id1-3-2-1-1-6-2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146</text:p>
            <text:p text:style-name="common-al"/>
            <text:p text:style-name="common-al">
            <text:span text:style-name="nadrukvet">Verlenging beslistermijn</text:span>
          </text:p>
            <text:p text:style-name="last-al">Het college van burgemeester en wethouders heeft op 17 juli 2026 besloten voor de beslissing op de aanvraag de beslistermijn met maximaal 6 weken te verlengen tot uiterlijk 3 september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5391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1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1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46</meta:user-defined>
    <meta:user-defined meta:name="DCTERMS.abstract">Omschrijving (incl. locatie):  Maria Theresiastraat 13, 6071JP Swalmen: realiseren uit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Maria Theresiastraat 13, 6071JP Swalmen - Verlengen beslistermijn aanvraag omgevingsvergunnin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3919</meta:user-defined>
    <meta:user-defined meta:name="OVERHEIDop.GmbID/DC.identifier">gmb-2026-353919</meta:user-defined>
    <meta:user-defined meta:name="OVERHEIDop.versieInformatie"/>
  </office:meta>
</office:document-meta>
</file>