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abij Hornerweg 2B, 6041TJ Roermond, RMD00-A-1522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nabij Hornerweg 2B, 6041TJ Roermond, RMD00-A-1522: plaatsen communicatiemast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  <text:list-item text:style-override="id1-3-2-1-1-6-3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113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20 juli 2026 besloten voor de beslissing op de aanvraag de beslistermijn met maximaal 6 weken te verlengen tot uiterlijk 1 september 2026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5391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113</meta:user-defined>
    <meta:user-defined meta:name="DCTERMS.abstract">Omschrijving (incl. locatie):  nabij Hornerweg 2B, 6041TJ Roermond, RMD00-A-1522: plaatsen communicatiema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nabij Hornerweg 2B, 6041TJ Roermond, RMD00-A-1522 - Verlengen beslistermijn aanvraag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3917</meta:user-defined>
    <meta:user-defined meta:name="OVERHEIDop.GmbID/DC.identifier">gmb-2026-353917</meta:user-defined>
    <meta:user-defined meta:name="OVERHEIDop.versieInformatie"/>
  </office:meta>
</office:document-meta>
</file>