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edrijfsgebouw aan Amersfoortseweg 36 a, 3751 LK Bunschoten-Spaken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bedrijfsgebouw aan Amersfoortseweg 36 a, 3751 LK Bunschoten-Spakenburg.</text:span>
          </text:p>
            <text:p text:style-name="common-al">De gemeente Bunschoten heeft een aanvraag voor een omgevingsvergunning ontvangen. De vergunning is aangevraagd voor het bouwen van een bedrijfsgebouw aan Amersfoortseweg 36 a, 3751 LK Bunschoten-Spakenbur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7-2026. De gemeente neemt daarover waarschijnlijk voor 14-09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5389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23507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een bedrijfsgebouw aan Amersfoortseweg 36 a, 3751 LK Bunschoten-Spakenburg.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897</meta:user-defined>
    <meta:user-defined meta:name="OVERHEIDop.GmbID/DC.identifier">gmb-2026-353897</meta:user-defined>
    <meta:user-defined meta:name="OVERHEIDop.versieInformatie"/>
  </office:meta>
</office:document-meta>
</file>