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Memeleiland 327,  Amsterdam -  Aanpassen drijvend terras en loopbrug  watervilla </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aanpassen van het drijvend terras en de loopbrug van de watervilla op kavel 4.</text:p>
            <text:p text:style-name="common-al">Zaaknummer: OD2026-0047168</text:p>
            <text:p text:style-name="common-al">DSO nummer: 2026071900010</text:p>
            <text:p text:style-name="common-al">Ontvangstdatum aanvraag: 19-07-2026</text:p>
            <text:p text:style-name="common-al">Namens: Gemeente Amsterdam</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last-al">Heeft u een vraag over deze zaak dan kunt u gebruik maken van dit <text:a xlink:href="https://odnzkg.nl/loket/contactformulier/" xlink:type="simple">webformulier.</text:a> Er wordt dan contact met u op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53865</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865</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865</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47168</meta:user-defined>
    <meta:user-defined meta:name="DCTERMS.abstract">het aanpassen van het drijvend terras en de loopbrug van watervilla op kavel 4</meta:user-defined>
    <dc:language>nl</dc:language>
    <meta:user-defined meta:name="OVERHEIDop.locatietype/OVERHEIDop.gebiedsmarkering">Vlak</meta:user-defined>
    <meta:user-defined meta:name="DC.title">Aanvraag vergunning ontvangen - Memeleiland 327,  Amsterdam -  Aanpassen drijvend terras en loopbrug  watervilla</meta:user-defined>
    <meta:user-defined meta:name="DCTERMS.W3CDTF/DCTERMS.available">2026-07-23</meta:user-defined>
    <meta:user-defined meta:name="DCTERMS.W3CDTF/OVERHEIDop.jaargang">2026</meta:user-defined>
    <meta:user-defined meta:name="OVERHEIDop.publicationIssue">353865</meta:user-defined>
    <meta:user-defined meta:name="OVERHEIDop.GmbID/DC.identifier">gmb-2026-353865</meta:user-defined>
    <meta:user-defined meta:name="OVERHEIDop.versieInformatie"/>
  </office:meta>
</office:document-meta>
</file>