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Verzoeklocatie 2025112501260, De Heeren van Veluwe Groenp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Veluwe 9-33 (oneven)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20-07-2026</text:p>
            <text:p text:style-name="common-al">CLZ-00014358, realiseren van 13 woningen Groenpoort,</text:p>
            <text:p text:style-name="common-al">op het perceel: Veluwe 9-33 (oneven) Veenendaal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OB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</text:p>
            <text:p text:style-name="last-al">Of schriftelijk door uw bezwaarschrift te richten aan burgemeester en wethouders van de gemeente Veenendaal, Postbus 1100, 3900 BC Veenend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5383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3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3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5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ublicatie verleende vergunning Verzoeklocatie 2025112501260, De Heeren van Veluwe Groenpoo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835</meta:user-defined>
    <meta:user-defined meta:name="OVERHEIDop.GmbID/DC.identifier">gmb-2026-353835</meta:user-defined>
    <meta:user-defined meta:name="OVERHEIDop.versieInformatie"/>
  </office:meta>
</office:document-meta>
</file>