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Julianastraat 23, 4301NC Zierikzee    - het plaatsen van een carport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een carportZaaknummer: 1720736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5377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7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7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0847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Julianastraat 23, 4301NC Zierikzee    - het plaatsen van een carportAanvraa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777</meta:user-defined>
    <meta:user-defined meta:name="OVERHEIDop.GmbID/DC.identifier">gmb-2026-353777</meta:user-defined>
    <meta:user-defined meta:name="OVERHEIDop.versieInformatie"/>
  </office:meta>
</office:document-meta>
</file>