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herontwikkelen van het perceel en het oprichten van een FAB woning, Binnenweg 28, 7218MA Al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ochem maken bekend dat zij op 21 juli 2026 de volgende aanvraag voor een Omgevingsvergunning hebben ontvangen:</text:p>
            <text:p text:style-name="common-al">Binnenweg 28, 7218MA Almen, het herontwikkelen van het perceel en het oprichten van een FAB woning, Z2026-01115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nummer (0573)-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5375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75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75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1115</meta:user-defined>
    <meta:user-defined meta:name="DCTERMS.abstract">Z2026-01115 Binnenweg 28, 7218MA Almen</meta:user-defined>
    <dc:language>nl</dc:language>
    <meta:user-defined meta:name="OVERHEIDop.locatietype/OVERHEIDop.gebiedsmarkering">Vlak</meta:user-defined>
    <meta:user-defined meta:name="DC.title">Aanvraag Omgevingsvergunning voor het herontwikkelen van het perceel en het oprichten van een FAB woning, Binnenweg 28, 7218MA Alm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3752</meta:user-defined>
    <meta:user-defined meta:name="OVERHEIDop.GmbID/DC.identifier">gmb-2026-353752</meta:user-defined>
    <meta:user-defined meta:name="OVERHEIDop.versieInformatie"/>
  </office:meta>
</office:document-meta>
</file>