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realiseren van uitritten aan de Genderse Gaard te G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realiseren van uitritten aan de Genderse Gaard te Genderen (195914419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7-2026. De gemeente neemt daarover waarschijnlijk voor 08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373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3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3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59144194</meta:user-defined>
    <meta:user-defined meta:name="DCTERMS.abstract">het realiseren van uitritten</meta:user-defined>
    <dc:language>nl</dc:language>
    <meta:user-defined meta:name="OVERHEIDop.locatietype/OVERHEIDop.gebiedsmarkering">Vlak</meta:user-defined>
    <meta:user-defined meta:name="DC.title">Gemeente Altena - Aanvraag vergunning voor het realiseren van uitritten aan de Genderse Gaard te Gender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34</meta:user-defined>
    <meta:user-defined meta:name="OVERHEIDop.GmbID/DC.identifier">gmb-2026-353734</meta:user-defined>
    <meta:user-defined meta:name="OVERHEIDop.versieInformatie"/>
  </office:meta>
</office:document-meta>
</file>