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Tugelaweg 48A 1092VH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21-07-2026</text:p>
            <text:p text:style-name="common-al">Zaakadres: Tugelaweg 48A 1092VH Amsterdam</text:p>
            <text:p text:style-name="common-al">Zaaknummer: Z2026-03181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.Procesuitvoering.sdo@amsterdam.nl?Subject=Dossiernummer Z2026-031814" xlink:type="simple">VTH.Procesuitvoering.sdo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1-07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72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2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2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181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Tugelaweg 48A 1092VH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721</meta:user-defined>
    <meta:user-defined meta:name="OVERHEIDop.GmbID/DC.identifier">gmb-2026-353721</meta:user-defined>
    <meta:user-defined meta:name="OVERHEIDop.versieInformatie"/>
  </office:meta>
</office:document-meta>
</file>