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aanvraag ingetrokken Leidseplein 19 1017PS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tijdelijke pop-up store op de eerste verdieping van het gebouw</text:p>
            <text:p text:style-name="common-al">Besluit: aanvraag ingetrokken</text:p>
            <text:p text:style-name="common-al">Ingetrokken op: 21-07-2026</text:p>
            <text:p text:style-name="common-al">Zaakadres: Leidseplein 19 1017PS Amsterdam</text:p>
            <text:p text:style-name="common-al">Zaaknummer: Z2026-019814</text:p>
            <text:p text:style-name="common-al">DSO-nummer: 2026050500999</text:p>
            <text:p text:style-name="last-al">De aanvraag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718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71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718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19814</meta:user-defined>
    <meta:user-defined meta:name="DCTERMS.abstract">tijdelijke pop-up store op de eerste verdieping van het 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Aanvraag omgevingsvergunning aanvraag ingetrokken Leidseplein 19 1017PS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718</meta:user-defined>
    <meta:user-defined meta:name="OVERHEIDop.GmbID/DC.identifier">gmb-2026-353718</meta:user-defined>
    <meta:user-defined meta:name="OVERHEIDop.versieInformatie"/>
  </office:meta>
</office:document-meta>
</file>