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grond of baggerspecie op of in de landbodem op de locatie Jacobuslaan e.o. te Hendrik-Ido-Ambacht zaaknummer 9003680177</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melding op grond van het Besluit activiteiten leefomgeving (Bal) en/of Omgevingsplan ontvangen. De melding is gedaan voor het toepassen van grond of baggerspecie op of in de landbodem op de locatie Jacobuslaan e.o. te Hendrik-Ido-Amba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53700</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700</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700</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Hendrik-Ido-Ambacht</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toepassen van grond of baggerspecie op of in de landbodem op de locatie Jacobuslaan e.o. te Hendrik-Ido-Ambacht zaaknummer 9003680177</meta:user-defined>
    <meta:user-defined meta:name="DCTERMS.W3CDTF/DCTERMS.available">2026-07-23</meta:user-defined>
    <meta:user-defined meta:name="DCTERMS.W3CDTF/OVERHEIDop.jaargang">2026</meta:user-defined>
    <meta:user-defined meta:name="OVERHEIDop.publicationIssue">353700</meta:user-defined>
    <meta:user-defined meta:name="OVERHEIDop.GmbID/DC.identifier">gmb-2026-353700</meta:user-defined>
    <meta:user-defined meta:name="OVERHEIDop.versieInformatie"/>
  </office:meta>
</office:document-meta>
</file>