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oxtel - Melding Besluit activiteiten leefomgeving (Bal) – Brede Heide 13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xtel delen mee dat zij de volgende melding hebben ontvangen:</text:p>
            <text:p text:style-name="common-al">Voor: De activiteit Toepassen van grond </text:p>
            <text:p text:style-name="common-al">Locatie: Brede Heide 13 in Boxtel</text:p>
            <text:p text:style-name="common-al">DSO-kenmerk: 2026060300653</text:p>
            <text:p text:style-name="common-al">Zaaknummer: Z/506689</text:p>
            <text:p text:style-name="common-al">Datum ontvangen: 3 jun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5367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6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6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ox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668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Boxtel - Melding Besluit activiteiten leefomgeving (Bal) – Brede Heide 13 Boxtel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675</meta:user-defined>
    <meta:user-defined meta:name="OVERHEIDop.GmbID/DC.identifier">gmb-2026-353675</meta:user-defined>
    <meta:user-defined meta:name="OVERHEIDop.versieInformatie"/>
  </office:meta>
</office:document-meta>
</file>