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aliseren van een vlonder op de locatie Menagerie t.h.v. 85 te Dordrecht (Wilgenwende) zaaknummer 900361983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realiseren van een vlonder op de locatie Menagerie t.h.v. 85 te Dordrecht (Wilgenwende)</text:span>
          </text:p>
            <text:p text:style-name="common-al">De gemeente Dordrecht heeft een vergunning verleend. De gemeente geeft hiermee toestemming voor het realiseren van een vlonder op de locatie Menagerie t.h.v. 85 te Dordrecht (Wilgenwende).</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Menagerie t.h.v. 85 te Dordrecht (Wilgenwende). U kunt nu reageren als u het hier niet mee eens bent.</text:p>
            <text:p text:style-name="common-al"/>
            <text:p text:style-name="common-al">
            <text:span text:style-name="nadrukvet">Bent u het niet eens met de vergunning?</text:span>
          </text:p>
            <text:p text:style-name="common-al">U kunt de gemeente tot 2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53613</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613</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613</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realiseren van een vlonder op de locatie Menagerie t.h.v. 85 te Dordrecht (Wilgenwende) zaaknummer 9003619834</meta:user-defined>
    <meta:user-defined meta:name="DCTERMS.W3CDTF/DCTERMS.available">2026-07-23</meta:user-defined>
    <meta:user-defined meta:name="DCTERMS.W3CDTF/OVERHEIDop.jaargang">2026</meta:user-defined>
    <meta:user-defined meta:name="OVERHEIDop.publicationIssue">353613</meta:user-defined>
    <meta:user-defined meta:name="OVERHEIDop.GmbID/DC.identifier">gmb-2026-353613</meta:user-defined>
    <meta:user-defined meta:name="OVERHEIDop.versieInformatie"/>
  </office:meta>
</office:document-meta>
</file>