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Dr. Jan van Breemenlaan 2, 8191LA Wape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Dr. Jan van Breemenlaan 2 in Wapenveld, voor melding brandveilig gebruik voor het wijzigen van een aantal kamers, verzonden op 20 juli 2026 (zaaknummer R2026-01757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5357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1757</meta:user-defined>
    <meta:user-defined meta:name="DCTERMS.abstract">Betreft: Melding op locatie Dr. Jan van Breemenlaan 2, 8191LA Wapenveld</meta:user-defined>
    <dc:language>nl</dc:language>
    <meta:user-defined meta:name="OVERHEIDop.locatietype/OVERHEIDop.gebiedsmarkering">Vlak</meta:user-defined>
    <meta:user-defined meta:name="DC.title">Kennisgeving geaccepteerde melding, Dr. Jan van Breemenlaan 2, 8191LA Wapenvel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3577</meta:user-defined>
    <meta:user-defined meta:name="OVERHEIDop.GmbID/DC.identifier">gmb-2026-353577</meta:user-defined>
    <meta:user-defined meta:name="OVERHEIDop.versieInformatie"/>
  </office:meta>
</office:document-meta>
</file>