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gebruikname gemeentegrond .Volgens het bij het bestek geleverde BLVC plan mogen wij ca. 300 m2 gebruiken van het parkeerterrein aan de Stationstaat te Uithoorn. - Ingebruikname gemeentegrond vergunn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071</text:p>
            <text:p text:style-name="common-al">Soort aanvraag: Ingebruikname gemeentegrond vergunning</text:p>
            <text:p text:style-name="common-al">Ontvangstdatum: 20 juli 2026</text:p>
            <text:p text:style-name="common-al">Omschrijving: Ingebruikname gemeentegrond vergunning</text:p>
            <text:p text:style-name="common-al">Locatie: Volgens het bij het bestek geleverde BLVC plan mogen wij ca. 300 m2 gebruiken van het parkeerterrein aan de Stationstaat te Uithoorn.</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53569</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569</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569</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071</meta:user-defined>
    <meta:user-defined meta:name="DCTERMS.abstract">Aanvraag Ingebruikname gemeentegrond vergunning Volgens het bij het bestek geleverde BLVC plan mogen wij ca. 300 m2 gebruiken van het parkeerterrein aan de Stationstaat te Uithoorn. - Ingebruikname gemeentegrond vergunning</meta:user-defined>
    <dc:language>nl</dc:language>
    <meta:user-defined meta:name="OVERHEIDop.locatietype/OVERHEIDop.gebiedsmarkering">Vlak</meta:user-defined>
    <meta:user-defined meta:name="DC.title">Aanvraag Ingebruikname gemeentegrond .Volgens het bij het bestek geleverde BLVC plan mogen wij ca. 300 m2 gebruiken van het parkeerterrein aan de Stationstaat te Uithoorn. - Ingebruikname gemeentegrond vergunning</meta:user-defined>
    <meta:user-defined meta:name="DCTERMS.W3CDTF/DCTERMS.available">2026-07-23</meta:user-defined>
    <meta:user-defined meta:name="DCTERMS.W3CDTF/OVERHEIDop.jaargang">2026</meta:user-defined>
    <meta:user-defined meta:name="OVERHEIDop.publicationIssue">353569</meta:user-defined>
    <meta:user-defined meta:name="OVERHEIDop.GmbID/DC.identifier">gmb-2026-353569</meta:user-defined>
    <meta:user-defined meta:name="OVERHEIDop.versieInformatie"/>
  </office:meta>
</office:document-meta>
</file>