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wijziging op de eerder verleende vergunning aan Laagt 15 a, 4286 LV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wijziging op de eerder verleende vergunning aan Laagt 15 a, 4286 LV Almkerk (1959144138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4-07-2026. De gemeente neemt daarover waarschijnlijk voor 08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354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54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54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44138</meta:user-defined>
    <meta:user-defined meta:name="DCTERMS.abstract">wijziging op de eerder verleende vergunning</meta:user-defined>
    <dc:language>nl</dc:language>
    <meta:user-defined meta:name="OVERHEIDop.locatietype/OVERHEIDop.gebiedsmarkering">Punt</meta:user-defined>
    <meta:user-defined meta:name="DC.title">Gemeente Altena - Aanvraag vergunning voor wijziging op de eerder verleende vergunning aan Laagt 15 a, 4286 LV Almkerk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547</meta:user-defined>
    <meta:user-defined meta:name="OVERHEIDop.GmbID/DC.identifier">gmb-2026-353547</meta:user-defined>
    <meta:user-defined meta:name="OVERHEIDop.versieInformatie"/>
  </office:meta>
</office:document-meta>
</file>