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plaatsen van een geluidsscherm bij een gemeentelijk monument aan de Prins Bernardplantsoen nabij 1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juli 2026 een besluit genomen op de aanvraag met zaaknummer Z2026-00000268 voor een Omgevingsvergunning voor het plaatsen van een geluidsscherm bij een gemeentelijk monument op locatie Prins Bernardplantsoen nabij 1 in Hengelo. De vergunning is toegekend en verzonden op de besluitdatum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5348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8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ng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68</meta:user-defined>
    <meta:user-defined meta:name="DCTERMS.abstract">Betreft: Beschikking op aanvraag op locatie Prins Bernardplantsoen nabij 1 in Hengelo</meta:user-defined>
    <dc:language>nl</dc:language>
    <meta:user-defined meta:name="OVERHEIDop.locatietype/OVERHEIDop.gebiedsmarkering">Vlak</meta:user-defined>
    <meta:user-defined meta:name="DC.title">Kennisgeving besluit op Omgevingsvergunning, plaatsen van een geluidsscherm bij een gemeentelijk monument aan de Prins Bernardplantsoen nabij 1 in Hengel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3481</meta:user-defined>
    <meta:user-defined meta:name="OVERHEIDop.GmbID/DC.identifier">gmb-2026-353481</meta:user-defined>
    <meta:user-defined meta:name="OVERHEIDop.versieInformatie"/>
  </office:meta>
</office:document-meta>
</file>