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dmiraal De Ruijterweg 480-3 1055N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terras</text:p>
            <text:p text:style-name="common-al">Besluit: verleend</text:p>
            <text:p text:style-name="common-al">Besluit verzonden op: 16-07-2026</text:p>
            <text:p text:style-name="common-al">Zaakadres: Admiraal De Ruijterweg 480-3 1055NH Amsterdam</text:p>
            <text:p text:style-name="common-al">Zaaknummer: Z2026-015697</text:p>
            <text:p text:style-name="common-al">DSO-nummer: 202604070170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569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46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6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697</meta:user-defined>
    <meta:user-defined meta:name="DCTERMS.abstract">plaatsen van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dmiraal De Ruijterweg 480-3 1055NH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469</meta:user-defined>
    <meta:user-defined meta:name="OVERHEIDop.GmbID/DC.identifier">gmb-2026-353469</meta:user-defined>
    <meta:user-defined meta:name="OVERHEIDop.versieInformatie"/>
  </office:meta>
</office:document-meta>
</file>