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Oostzaanstraat 259 1013W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airco buitenunit in de loggia aan de achterzijde</text:p>
            <text:p text:style-name="common-al">Besluit: vergunningsvrij</text:p>
            <text:p text:style-name="common-al">Besluit verzonden op: 16-07-2026</text:p>
            <text:p text:style-name="common-al">Zaakadres: Oostzaanstraat 259 1013WJ Amsterdam</text:p>
            <text:p text:style-name="common-al">Zaaknummer: Z2026-022793</text:p>
            <text:p text:style-name="common-al">DSO-nummer: 202605240003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2793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6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45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5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5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793</meta:user-defined>
    <meta:user-defined meta:name="DCTERMS.abstract">plaatsen van een airco buitenunit in de loggia aan de achterzij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Oostzaanstraat 259 1013WJ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455</meta:user-defined>
    <meta:user-defined meta:name="OVERHEIDop.GmbID/DC.identifier">gmb-2026-353455</meta:user-defined>
    <meta:user-defined meta:name="OVERHEIDop.versieInformatie"/>
  </office:meta>
</office:document-meta>
</file>