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plaatsen van een container 31 augustus t/m 7 september 2026 - Gauke Boelensstraat 4, 9203RM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auke Boelensstraat 4, 9203RM Drachten, het plaatsen van een container 31 augustus t/m 7 september 2026, ontvangen: 20 juli 2026. De aanvraag is geregistreerd onder zaaknummer Z2026-00002284.</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5344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4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44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84</meta:user-defined>
    <meta:user-defined meta:name="DCTERMS.abstract">Aanvraag omgevingsvergunning: Gauke Boelensstraat 4, 9203RM Drachten, het plaatsen van een container 31 augustus t/m 7 september 2026, ontvangen: 20 juli 2026, zaaknummer: Z2026-00002284</meta:user-defined>
    <dc:language>nl</dc:language>
    <meta:user-defined meta:name="OVERHEIDop.locatietype/OVERHEIDop.gebiedsmarkering">Vlak</meta:user-defined>
    <meta:user-defined meta:name="OVERHEIDop.locatietype/OVERHEIDop.gebiedsmarkering">Vlak</meta:user-defined>
    <meta:user-defined meta:name="DC.title">Gemeente Smallingerland - aanvraag omgevingsvergunning - het plaatsen van een container 31 augustus t/m 7 september 2026 - Gauke Boelensstraat 4, 9203RM Drachten</meta:user-defined>
    <meta:user-defined meta:name="DCTERMS.W3CDTF/DCTERMS.available">2026-07-23</meta:user-defined>
    <meta:user-defined meta:name="DCTERMS.W3CDTF/OVERHEIDop.jaargang">2026</meta:user-defined>
    <meta:user-defined meta:name="OVERHEIDop.publicationIssue">353448</meta:user-defined>
    <meta:user-defined meta:name="OVERHEIDop.GmbID/DC.identifier">gmb-2026-353448</meta:user-defined>
    <meta:user-defined meta:name="OVERHEIDop.versieInformatie"/>
  </office:meta>
</office:document-meta>
</file>