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wijzigen van toegestane horecafunctie voor een hoogwaardige indoor golfaccommodatie met ondersteunende horeca, IJsfabriekstraat 10A 5613M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047 </text:p>
            <text:p text:style-name="common-al"> Omschrijving: wijzigen van toegestane horecafunctie voor een hoogwaardige indoor golfaccommodatie met ondersteunende horeca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IJsfabriekstraat 10A 5613MV Eindhoven</text:p>
              </text:list-item>
            </text:list>
            <text:p text:style-name="common-al"> Datum ontvangst: 20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5343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3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3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047</meta:user-defined>
    <meta:user-defined meta:name="DCTERMS.abstract">wijzigen van toegestane horecafunctie voor een hoogwaardige indoor golfaccommodatie met ondersteunende horeca</meta:user-defined>
    <dc:language>nl</dc:language>
    <meta:user-defined meta:name="OVERHEIDop.locatietype/OVERHEIDop.gebiedsmarkering">Punt</meta:user-defined>
    <meta:user-defined meta:name="DC.title">Ingediende aanvraag omgevingsvergunning: wijzigen van toegestane horecafunctie voor een hoogwaardige indoor golfaccommodatie met ondersteunende horeca, IJsfabriekstraat 10A 5613MV Eindhov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435</meta:user-defined>
    <meta:user-defined meta:name="OVERHEIDop.GmbID/DC.identifier">gmb-2026-353435</meta:user-defined>
    <meta:user-defined meta:name="OVERHEIDop.versieInformatie"/>
  </office:meta>
</office:document-meta>
</file>