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eldhoven​, melding Besluit activiteiten leefomgeving, ​ Heiberg 32​​ te ​Veldhov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​ maakt bekend dat er een melding ingevolge het Besluit activiteiten leefomgeving (Bal) is ontvangen.</text:p>
            <text:p text:style-name="common-al">Bedrijf: Jansen Infra B.V.</text:p>
            <text:p text:style-name="common-al">Locatie: Heiberg 32​ ​​ te ​Veldhoven</text:p>
            <text:p text:style-name="common-al">Activiteit: MBA toepassen grond</text:p>
            <text:p text:style-name="common-al">Voor: Het aanvullen en afwerken van een groenstrook</text:p>
            <text:p text:style-name="common-al">Datum melding: 17 juli 2026</text:p>
            <text:p text:style-name="common-al">DSO-verzoeknummer: 2026071701084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146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5342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42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42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Vel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146</meta:user-defined>
    <dc:language>nl</dc:language>
    <meta:user-defined meta:name="OVERHEIDop.locatietype/OVERHEIDop.gebiedsmarkering">Weg</meta:user-defined>
    <meta:user-defined meta:name="DC.title">Gemeente Veldhoven​, melding Besluit activiteiten leefomgeving, ​ Heiberg 32​​ te ​Veldhov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429</meta:user-defined>
    <meta:user-defined meta:name="OVERHEIDop.GmbID/DC.identifier">gmb-2026-353429</meta:user-defined>
    <meta:user-defined meta:name="OVERHEIDop.versieInformatie"/>
  </office:meta>
</office:document-meta>
</file>