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ltje de Bosch Kemperpad ter hoogte van nummer: 1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eltje de Bosch Kemperpad ter hoogte van nummer: 158 in Amsterdam</text:p>
            <text:p text:style-name="common-al">Looptijd :17-08-2026 t/m 28-08-2026</text:p>
            <text:p text:style-name="common-al">Verzonden naar aanvrager op: 20-07-2026</text:p>
            <text:p text:style-name="common-al">Kenmerk gemeente: Z/26/3163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26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0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0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266</meta:user-defined>
    <meta:user-defined meta:name="DCTERMS.abstract">Object,Jeltje de Bosch Kemperpad 158 1054PN, 17 augustus t/m 28 augustus 2026, Jeltje de Bosch Kemperpad ter hoogte van nummer: 158</meta:user-defined>
    <dc:language>nl</dc:language>
    <meta:user-defined meta:name="OVERHEIDop.locatietype/OVERHEIDop.gebiedsmarkering">Punt</meta:user-defined>
    <meta:user-defined meta:name="DC.title">Besluit apv vergunning Verleend - Jeltje de Bosch Kemperpad ter hoogte van nummer: 158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06</meta:user-defined>
    <meta:user-defined meta:name="OVERHEIDop.GmbID/DC.identifier">gmb-2026-353306</meta:user-defined>
    <meta:user-defined meta:name="OVERHEIDop.versieInformatie"/>
  </office:meta>
</office:document-meta>
</file>