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POSTITIEF WEIGERINGSBESLUIT OMGEVINGSPLANACTIVITEIT BOUWTECHNISCH IS VERGUNNINGVRIJ BEOORDEELD – T.H.V. RIJKSWEG HELVOI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urgemeester en wethouders van Vught maken bekend, dat zij in de afgelopen periode onderstaand besluit hebben genomen: </text:p>
            <text:p text:style-name="common-al"/>
            <text:p text:style-name="common-al">- T.h.v. Rijksweg Helvoirt, plaatsen van een opvangcontainer voor lekwater persleiding, Z26 – 305567</text:p>
            <text:p text:style-name="common-al"/>
            <text:p text:style-name="common-al">De aanvraag is geweigerd op 15 juli 2026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5295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295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295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GEMEENTE VUGHT – POSTITIEF WEIGERINGSBESLUIT OMGEVINGSPLANACTIVITEIT BOUWTECHNISCH IS VERGUNNINGVRIJ BEOORDEELD – T.H.V. RIJKSWEG HELVOIRT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2955</meta:user-defined>
    <meta:user-defined meta:name="OVERHEIDop.GmbID/DC.identifier">gmb-2026-352955</meta:user-defined>
    <meta:user-defined meta:name="OVERHEIDop.versieInformatie"/>
  </office:meta>
</office:document-meta>
</file>