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straatfeest op 25 juli 2026 aan Schans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Evenement melding</text:span>
            </text:span>
          </text:p>
            <text:p text:style-name="last-al">Melding ontvangen voor het organiseren van een straatfeest in de Franse Schans in Lievelde op 25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5267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7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feest op 25 juli 2026 aan Schans te Lieveld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2676</meta:user-defined>
    <meta:user-defined meta:name="OVERHEIDop.GmbID/DC.identifier">gmb-2026-352676</meta:user-defined>
    <meta:user-defined meta:name="OVERHEIDop.versieInformatie"/>
  </office:meta>
</office:document-meta>
</file>