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303124806i4adf8ee1-7d1f-4bc0-96b1-ea1e673f6f6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1-3-3">
      <text:list-level-style-bullet text:bullet-char="-" text:level="1">
        <style:list-level-properties text:min-label-width="10mm"/>
      </text:list-level-style-bullet>
    </text:list-style>
    <text:list-style style:name="id1-3-2-2-1-3-1-3-4">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éénrichtingsverkeer op wegen ‘t Zwik</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Groen van Prinstererlaan, Doctor Schaepmanlaan, Van Kolstraat, Zwikslaan, Zwiksplein en de Thorbeckelaan gelegen zijn in de wijk ‘t Zwik binnen de bebouwde kom van Enschede en in beheer zijn bij de gemeente Enschede;</text:p>
            <text:p text:style-name="al"/>
            <text:p text:style-name="al">dat deze wegen, wegen zijn als bedoeld in artikel 1, lid 1 onder b van de WVW 1994;</text:p>
            <text:p text:style-name="al"/>
            <text:p text:style-name="al">dat de wegencategorisering in Enschede aansluit op de categorisering zoals opgenomen in het landelijke programma Duurzaam Veilig;</text:p>
            <text:p text:style-name="al"/>
            <text:p text:style-name="al">dat de Groen van Prinstererlaan, Doctor Schaepmanlaan, Van Kolstraat, Zwikslaan, Zwiksplein zijn gecategoriseerd als erftoegangsweg waarop een maximumsnelheid van 30 km/u geldt;</text:p>
            <text:p text:style-name="al"/>
            <text:p text:style-name="al">dat de verkeersfunctie op deze wegen ondergeschikt is aan de verblijfsfunctie;</text:p>
            <text:p text:style-name="al"/>
            <text:p text:style-name="al">dat de wegen in de wijk ’t Zwik toe zijn aan onderhoud en dat dit onderhoud een gelegen kans is om de wegen her in te richten;</text:p>
            <text:p text:style-name="al"/>
            <text:p text:style-name="al">dat er op de in dit besluit genoemde wegen sprake is van een permanent hoge parkeerdruk, waardoor de behoefte aan het maximaal faciliteren van parkeergelegenheid voor omwonenden en bezoekers zeer groot is;</text:p>
            <text:p text:style-name="al"/>
            <text:p text:style-name="al">dat uit bewonersparticipatie is gebleken dat er behoefte is aan meer parkeerruimte;</text:p>
            <text:p text:style-name="al"/>
            <text:p text:style-name="al">dat, om aan deze parkeervraag te voldoen, het noodzakelijk is om aan weerszijden van de rijbaan parkeergelegenheid te bieden en dus de genoemde wegen worden heringericht;</text:p>
            <text:p text:style-name="al"/>
            <text:p text:style-name="al">dat de resterende rijbaanbreedte bij parkeren aan weerszijden te smal is om tweerichtingsverkeer op een veilige, vloeiende en overzichtelijke wijze af te wikkelen; </text:p>
            <text:p text:style-name="al"/>
            <text:p text:style-name="al">dat naar aanleiding van deze herinrichting een enquête is uitgestuurd naar de bewoners aan de in dit besluit genoemde wegen om hun mening op te halen over het instellen van éénrichtingsverkeer op de wegen;</text:p>
            <text:p text:style-name="al"/>
            <text:p text:style-name="al">dat de resultaten uit de gehouden enquête heeft aangetoond dat er onder de bewoners een breed draagvlak is voor het instellen van een éénrichtingsweg;</text:p>
            <text:p text:style-name="al"/>
            <text:p text:style-name="al">dat het instellen van éénrichtingsverkeer daarom een gewenste maatregel is;</text:p>
            <text:p text:style-name="al"/>
            <text:p text:style-name="al">dat door het instellen van éénrichtingsverkeer de omrijdfactor voor gemotoriseerd verkeer hoger wordt;</text:p>
            <text:p text:style-name="al"/>
            <text:p text:style-name="al">dat deze omrijdfactor voor fietsers niet aan de orde is, gezien fietsers uitgezonderd zijn van de éénrichtingsverkeer, waardoor fietsen wordt gestimuleerd;</text:p>
            <text:p text:style-name="al"/>
            <text:p text:style-name="al">dat het instellen van éénrichtingsverkeer gerealiseerd wordt door het plaatsen van de borden C2 en C3 van bijlage 12 van het RVV 1990 op de bovengenoemde wegen;</text:p>
            <text:p text:style-name="al"/>
            <text:p text:style-name="al">dat fietsers van dit éénrichtingsverkeer worden uitgezonderd door middel van het plaatsen van het onderbord met de tekst 'uitgezonderd' en het symbool [fiets] (bord conform model OB52);</text:p>
            <text:p text:style-name="al"/>
            <text:p text:style-name="al">dat hierom verkeersbord C4 van bijlage 12 van het RVV 1990, met onderbord dat fietsers zijn uitgezonderd, geplaatst wordt op het kruispunt van het Zwiksplein met de Doctor Schaepmanlaan en op het kruispunt van de Van Kolstraat met de Doctor Schaepmanlaan; </text:p>
            <text:p text:style-name="al"/>
            <text:p text:style-name="al">dat gelet op artikel 12 van het BABW voor het plaatsen of verwijderen van de borden C2 en C3 en C4 van bijlage 1 van het RVV 1990 en de bijbehorende onderborden een verkeersbesluit is vereist;</text:p>
            <text:p text:style-name="al"/>
            <text:p text:style-name="al">dat gelet op artikel 2 van de WVW 1994 de hiervoor benoemde verkeersmaatregelen strekken tot het verzekeren van de veiligheid op de weg en het beschermen van weggebruikers en passagiers;</text:p>
            <text:p text:style-name="al"/>
            <text:p text:style-name="al">dat gelet op artikel 2 van de WVW 1994 de hiervoor benoemde verkeersmaatregelen voorts strekken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met uitvoeren van de hiervoor benoemde verkeersmaatregelen;</text:p>
            <text:p text:style-name="al"/>
            <text:p text:style-name="al">dat gelet op alle voorgaande overwegingen het zoveel mogelijk waarborgen van de vrijheid van het verkeer ondergeschikt is aan de bovengenoemde belangen waartoe de verkeersmaatregelen strekken dat na afweging van alle belangen het belang van het waarborgen van de verkeersveiligheid en het faciliteren van de noodzakelijke parkeerruimte in de wijk zwaarder weegt dan het belang van de kortste route en de vrijheid van het verkeer;</text:p>
            <text:p text:style-name="al"/>
            <text:p text:style-name="al">dat gelet op artikel 24 van het BABW overleg is gevoerd met de gemandateerde van de politie;</text:p>
            <text:p text:style-name="al"/>
            <text:p text:style-name="al">dat de politie heeft ingestemd met de hierna genoemde verkeersmaatregelen.</text:p>
            <text:p text:style-name="al"/>
          </text:section>
        </text:section>
        <text:section text:name="regeling-tekst_id1-3-2-2" text:style-name="regeling-tekst">
          <text:section text:name="tekst_id1-3-2-2-1" text:style-name="tekst">
            <text:p text:style-name="tussenkopcur">Het besluit:</text:p>
            <text:p text:style-name="common-al">Het college van burgemeester en wethouders van Enschede besluit:</text:p>
            <text:list text:style-name="id1-3-2-2-1-3">
              <text:list-item text:style-override="id1-3-2-2-1-3-1">
                <text:number>•</text:number>
                <text:p text:style-name="al">door middel van het plaatsen van de borden C2 en C3 van de bijlage 1 van het RVV 1990- met een onderbord met de tekst 'uitgezonderd' en het symbool [fiets] (bord conform model OB52)– éénrichtingsverkeer, uitgezonderd fietsen, in te stellen op de volgende wegvakken:</text:p>
                <text:list text:style-name="id1-3-2-2-1-3-1-3">
                  <text:list-item text:style-override="id1-3-2-2-1-3-1-3-1">
                    <text:number>-</text:number>
                    <text:p text:style-name="al">Van Kolstraat, vanaf de Thorbeckelaan naar de Doctor Schaepmanlaan;</text:p>
                  </text:list-item>
                  <text:list-item text:style-override="id1-3-2-2-1-3-1-3-2">
                    <text:number>-</text:number>
                    <text:p text:style-name="al">Thorbeckelaan, vanaf de Cort van der Lindenlaan naar de Minister Loudonlaan;</text:p>
                  </text:list-item>
                  <text:list-item text:style-override="id1-3-2-2-1-3-1-3-3">
                    <text:number>-</text:number>
                    <text:p text:style-name="al">Doctor Schaepmanlaan, vanaf de Minister Loudonlaan naar de Cort van der Lindenlaan;</text:p>
                  </text:list-item>
                  <text:list-item text:style-override="id1-3-2-2-1-3-1-3-4">
                    <text:number>-</text:number>
                    <text:p text:style-name="al">Groen van Prinstererlaan, vanaf de Cort van der Lindenlaan naar de Minister Loudonlaan;</text:p>
                  </text:list-item>
                </text:list>
              </text:list-item>
              <text:list-item text:style-override="id1-3-2-2-1-3-2">
                <text:number>•</text:number>
                <text:p text:style-name="al">door middel van het plaatsen van de borden C4 van de bijlage 1 van het RVV 1990- met een onderbord met de tekst 'uitgezonderd' en het symbool [fiets] (bord conform model OB52)– op het kruispunt van het Zwiksplein met de Doctor Schaepmanlaan en op het kruispunt van de Van Kolstraat met de Doctor Schaepmanlaan éénrichtingsverkeer, uitgezonderd fietsen, in te stellen;</text:p>
              </text:list-item>
            </text:list>
            <text:p text:style-name="common-al"/>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113.35471698113206mm"><draw:image xlink:href="Pictures/afb303124806i4adf8ee1-7d1f-4bc0-96b1-ea1e673f6f66.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9 juli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
          <text:p text:style-name="bezwaarschrift_al">Het bezwaarschrift moet de volgende gegevens bevatten: </text:p>
          <text:list text:style-name="id1-3-2-4-5">
            <text:list-item text:style-override="id1-3-2-4-5-1">
              <text:number>•</text:number>
              <text:p text:style-name="al">uw naam en adres;</text:p>
            </text:list-item>
            <text:list-item text:style-override="id1-3-2-4-5-2">
              <text:number>•</text:number>
              <text:p text:style-name="al">de datum waarop u het bezwaarschrift schrijft;</text:p>
            </text:list-item>
            <text:list-item text:style-override="id1-3-2-4-5-3">
              <text:number>•</text:number>
              <text:p text:style-name="al">Het kenmerk van het besluit (0153Z2606-0741);</text:p>
            </text:list-item>
            <text:list-item text:style-override="id1-3-2-4-5-4">
              <text:number>•</text:number>
              <text:p text:style-name="al">een omschrijving van het besluit waartegen u bezwaar maakt;</text:p>
            </text:list-item>
            <text:list-item text:style-override="id1-3-2-4-5-5">
              <text:number>•</text:number>
              <text:p text:style-name="al">de reden waarom u het er niet mee eens bent;</text:p>
            </text:list-item>
            <text:list-item text:style-override="id1-3-2-4-5-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25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5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5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éénrichtingsverkeer op wegen ‘t Zwik - 't Zw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153Z2606-0741</meta:user-defined>
    <meta:user-defined meta:name="OVERHEIDop.verkeersbordcode">C2</meta:user-defined>
    <meta:user-defined meta:name="OVERHEIDop.verkeersbordcode">C3</meta:user-defined>
    <meta:user-defined meta:name="OVERHEIDop.verkeersbordcode">C4</meta:user-defined>
    <dc:language>nl</dc:language>
    <meta:user-defined meta:name="OVERHEIDop.locatietype/OVERHEIDop.gebiedsmarkering">Vlak</meta:user-defined>
    <meta:user-defined meta:name="DC.title">Verkeersbesluit instellen éénrichtingsverkeer op wegen ‘t Zwik</meta:user-defined>
    <meta:user-defined meta:name="DCTERMS.W3CDTF/DCTERMS.available">2026-07-29</meta:user-defined>
    <meta:user-defined meta:name="DCTERMS.W3CDTF/OVERHEIDop.jaargang">2026</meta:user-defined>
    <meta:user-defined meta:name="OVERHEIDop.publicationIssue">352530</meta:user-defined>
    <meta:user-defined meta:name="OVERHEIDop.GmbID/DC.identifier">gmb-2026-352530</meta:user-defined>
    <meta:user-defined meta:name="OVERHEIDop.versieInformatie"/>
  </office:meta>
</office:document-meta>
</file>