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Burgemeester Klauckelaan te Apping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li 2026 heeft de gemeente Eemsdelta een aanvraag ontvangen voor het plaatsen van 2 bouwborden (reclame) op de locatie Burgemeester Klauckelaan te Appingeda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5251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51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51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3795</meta:user-defined>
    <meta:user-defined meta:name="DCTERMS.abstract">17 juli 2026 voor het plaatsen van 2 bouwborden (reclame) op de locatie Burgemeester Klauckelaan te Appingedam.</meta:user-defined>
    <dc:language>nl</dc:language>
    <meta:user-defined meta:name="OVERHEIDop.locatietype/OVERHEIDop.gebiedsmarkering">Vlak</meta:user-defined>
    <meta:user-defined meta:name="DC.title">Kennisgeving ontvangst aanvraag omgevingsvergunning Burgemeester Klauckelaan te Appingeda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2518</meta:user-defined>
    <meta:user-defined meta:name="OVERHEIDop.GmbID/DC.identifier">gmb-2026-352518</meta:user-defined>
    <meta:user-defined meta:name="OVERHEIDop.versieInformatie"/>
  </office:meta>
</office:document-meta>
</file>