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Borgweg 6, 9914PG Zeerijp, Abt Emopad 1, 9922PJ Westeremden, Hoofdstraat 43, 9915PA 't Zandt, Concordiaplein 1, 9991BB Middelstum, Kerkpad 1, 9919HG Loppersum, Pastoriepad 5, 9993TL Westerwijtwerd</text:p>
      <text:section text:name="zakelijke-mededeling_id1-3-2" text:style-name="zakelijke-mededeling">
        <text:section text:name="zakelijke-mededeling-tekst_id1-3-2-1" text:style-name="zakelijke-mededeling-tekst">
          <text:section text:name="tekst_id1-3-2-1-1" text:style-name="tekst">
            <text:p text:style-name="common-al">De gemeente Eemsdelta heeft op 20 juli 2026 een besluit genomen op de aanvraag met zaaknummer Z2026-00003555 voor het destructief onderzoeken van zes kerken op de locatie Borgweg 6, 9914PG Zeerijp, Abt Emopad 1, 9922PJ Westeremden, Hoofdstraat 43, 9915PA 't Zandt, Concordiaplein 1, 9991BB Middelstum, Kerkpad 1, 9919HG Loppersum, Pastoriepad 5, 9993TL Westerwijtwerd.</text:p>
            <text:p text:style-name="common-al">De vergunning is verleend.</text:p>
            <text:p text:style-name="common-al">
            <text:span text:style-name="nadrukvet">Informatie</text:span>
          </text:p>
            <text:p text:style-name="common-al">Voor meer informatie kunt u contact opnemen met de gemeente Eemsdelta via telefoonnummer 14 0596 of per e-mail gemeente@eemsdelta.nl.</text:p>
            <text:p text:style-name="common-al">
            <text:span text:style-name="nadrukvet">
              <text:span text:style-name="nadrukcur">Bent u het niet eens met een vergunning/ontheffing?</text:span>
            </text:span>
          </text:p>
            <text:p text:style-name="last-al">
            <text:span text:style-name="nadrukcur">Tegen een aanvraag kunt u geen bezwaar maken. Dat kan pas als de vergunning/ontheffing is verleend. Doe dit binnen 6 weken na datum van verzending. Vermeld in uw brief tegen welke vergunning/ontheffing u bezwaar maakt en leg duidelijk uit waarom u het er niet mee eens bent. Stuur uw bezwaar naar: het college van B&amp;W, Postbus 15, 9900 AA Appingedam.</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523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3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3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555</meta:user-defined>
    <meta:user-defined meta:name="DCTERMS.abstract">20 juli 2026 verleend voor het destructief onderzoeken van zes kerken op de locatie Borgweg 6, 9914PG Zeerijp, Abt Emopad 1, 9922PJ Westeremden, Hoofdstraat 43, 9915PA 't Zandt, Concordiaplein 1, 9991BB Middelstum, Kerkpad 1, 9919HG Loppersum, Pastoriepad 5, 9993TL Westerwijtwer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besluit op aanvraag omgevingsvergunning Borgweg 6, 9914PG Zeerijp, Abt Emopad 1, 9922PJ Westeremden, Hoofdstraat 43, 9915PA 't Zandt, Concordiaplein 1, 9991BB Middelstum, Kerkpad 1, 9919HG Loppersum, Pastoriepad 5, 9993TL Westerwijtwerd</meta:user-defined>
    <meta:user-defined meta:name="DCTERMS.W3CDTF/DCTERMS.available">2026-07-29</meta:user-defined>
    <meta:user-defined meta:name="DCTERMS.W3CDTF/OVERHEIDop.jaargang">2026</meta:user-defined>
    <meta:user-defined meta:name="OVERHEIDop.publicationIssue">352360</meta:user-defined>
    <meta:user-defined meta:name="OVERHEIDop.GmbID/DC.identifier">gmb-2026-352360</meta:user-defined>
    <meta:user-defined meta:name="OVERHEIDop.versieInformatie"/>
  </office:meta>
</office:document-meta>
</file>