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APV ontheffing: 20 juli 2026 verleend Ripperdaweg 5, 9911PD Oosterwijtwe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PV ontheffing: </text:span>verleend</text:p>
            <text:p text:style-name="common-al">Beslisdatum: 20 juli 2026</text:p>
            <text:p text:style-name="common-al">Omschrijving: het plaatsen van een container, bouwkeet, toiletunit en opslagruimte</text:p>
            <text:p text:style-name="common-al">Locatie: Ripperdaweg 5, 9911PD Oosterwijtwerd</text:p>
            <text:p text:style-name="common-al">Zaaknummer: Z2026-00003659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52313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2313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2313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emsdelta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0003659</meta:user-defined>
    <meta:user-defined meta:name="DCTERMS.abstract">APV ontheffing: 20 juli 2026 verleend voor het plaatsen van een container, bouwkeet, toiletunit en opslagruimte op de locatie Ripperdaweg 5, 9911PD Oosterwijtwerd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besluit APV ontheffing: 20 juli 2026 verleend Ripperdaweg 5, 9911PD Oosterwijtwerd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2313</meta:user-defined>
    <meta:user-defined meta:name="OVERHEIDop.GmbID/DC.identifier">gmb-2026-352313</meta:user-defined>
    <meta:user-defined meta:name="OVERHEIDop.versieInformatie"/>
  </office:meta>
</office:document-meta>
</file>