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tijdelijke omgevingsvergunning tijdelijk strand op IJburg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plaatsing bouwwerken Surfcenter naar nieuw tijdelijk stand op IJburg</text:p>
            <text:p text:style-name="common-al">Zaakadres: Tijdelijk strand IJburg Amsterdam </text:p>
            <text:p text:style-name="common-al">Datum ontvangst: 29-06-2026</text:p>
            <text:p text:style-name="common-al">Zaaknummer: Z2026-028527</text:p>
            <text:p text:style-name="common-al">DSO-nummer: 202606290206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2126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126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126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8527</meta:user-defined>
    <meta:user-defined meta:name="DCTERMS.abstract">Verplaatsing bouwwerken Surfcenter naar nieuw tijdelijk stand IJburg</meta:user-defined>
    <dc:language>nl</dc:language>
    <meta:user-defined meta:name="OVERHEIDop.locatietype/OVERHEIDop.gebiedsmarkering">Vlak</meta:user-defined>
    <meta:user-defined meta:name="DC.title">Aanvraag tijdelijke omgevingsvergunning tijdelijk strand op IJburg.</meta:user-defined>
    <meta:user-defined meta:name="DCTERMS.W3CDTF/DCTERMS.available">2026-07-22</meta:user-defined>
    <meta:user-defined meta:name="DCTERMS.W3CDTF/OVERHEIDop.jaargang">2026</meta:user-defined>
    <meta:user-defined meta:name="OVERHEIDop.publicationIssue">352126</meta:user-defined>
    <meta:user-defined meta:name="OVERHEIDop.GmbID/DC.identifier">gmb-2026-352126</meta:user-defined>
    <meta:user-defined meta:name="OVERHEIDop.versieInformatie"/>
  </office:meta>
</office:document-meta>
</file>