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Medemblik, verkeersmaatregelen Kermis Werversho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</text:span>: </text:p>
            <text:list text:style-name="id1-3-2-1-1-2">
              <text:list-item text:style-override="id1-3-2-1-1-2-1">
                <text:number>1.</text:number>
                <text:p text:style-name="al">Raiffeisenlaan vanaf de Burg. Raatlaan tot de Dorpsstraat vanaf vrijdag 14 augustus, 08.00 uur tot woensdag 19 augustus, 12.00 uur. </text:p>
              </text:list-item>
              <text:list-item text:style-override="id1-3-2-1-1-2-2">
                <text:number>2.</text:number>
                <text:p text:style-name="al">De Hoek, Simon Koopmanstraat (van De Hoek t/m Simon Koopmanstraat 1), Dorpsstraat (van De Hoek tot De Gouw), Dorpsstraat 156 t/m Nijverheidsweg, van zaterdag 15 augustus, 17.30 uur tot woensdag 19 augustus, 12.00 uur. </text:p>
              </text:list-item>
            </text:list>
            <text:p text:style-name="common-al">
            <text:span text:style-name="nadrukvet">Parkeerverbod bovengenoemde wegen</text:span>: van vrijdag 14 augustus, 08.00 uur t/m woensdag 19 augustus. </text:p>
            <text:p text:style-name="common-al">
            <text:span text:style-name="nadrukvet">Parkeerverboden overig</text:span>: </text:p>
            <text:list text:style-name="id1-3-2-1-1-5">
              <text:list-item text:style-override="id1-3-2-1-1-5-1">
                <text:number>1.</text:number>
                <text:p text:style-name="al">Plein voor de Werenfridusschool vanaf woensdag 12 augustus vanaf 12.00 uur t/m woensdag 19 augustus. </text:p>
              </text:list-item>
              <text:list-item text:style-override="id1-3-2-1-1-5-2">
                <text:number>2.</text:number>
                <text:p text:style-name="al">Plein voor voormalig gemeentehuis (Raadhuisplein) van vrijdag 14 augustus t/m woensdag 19 augustus. </text:p>
              </text:list-item>
              <text:list-item text:style-override="id1-3-2-1-1-5-3">
                <text:number>3.</text:number>
                <text:p text:style-name="al">Deel van het parkeerterrein bij zwembad De Zeehoek en aan het Kerkelaantje, van maandag 10 augustus, 08.00 uur t/m woensdag 19 augustus. </text:p>
              </text:list-item>
            </text:list>
            <text:p text:style-name="common-al">
            <text:span text:style-name="nadrukvet">Gesloten voor vrachtverkeer (behoudens bestemmingsverkeer):</text:span> Dorpstraat, tussen De Kibbel en Zeeweg 43, van donderdag 13 augustus t/m woensdag 19 augustus. </text:p>
            <text:p text:style-name="last-al">
            <text:span text:style-name="nadrukvet">Bijzonderheden</text:span>: </text:p>
            <text:list text:style-name="id1-3-2-1-1-8">
              <text:list-item text:style-override="id1-3-2-1-1-8-1">
                <text:number>1.</text:number>
                <text:p text:style-name="al">Bedrijventerrein Nijverheidsweg is alleen vanaf de Kagerdijk bereikbaar. Omleidingsroute wordt aangegeven. </text:p>
              </text:list-item>
              <text:list-item text:style-override="id1-3-2-1-1-8-2">
                <text:number>2.</text:number>
                <text:p text:style-name="al">Voor de buslijnen 132 en 415 wordt een omleidingsroute ingesteld van donderdag 13 augustus t/m woensdag 19 augustus. </text:p>
              </text:list-item>
              <text:list-item text:style-override="id1-3-2-1-1-8-3">
                <text:number>3.</text:number>
                <text:p text:style-name="al">De wegsleepregeling is van kracht. </text:p>
              </text:list-item>
              <text:list-item text:style-override="id1-3-2-1-1-8-4">
                <text:number>4.</text:number>
                <text:p text:style-name="al">Fietsenstalling aanwezig bij Dorpsstraat 137/139, slijterij Vidra en Werenfridusschool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5184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8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8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Weg</meta:user-defined>
    <meta:user-defined meta:name="DC.title">Gemeente Medemblik, verkeersmaatregelen Kermis Wervershoof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1845</meta:user-defined>
    <meta:user-defined meta:name="OVERHEIDop.GmbID/DC.identifier">gmb-2026-351845</meta:user-defined>
    <meta:user-defined meta:name="OVERHEIDop.versieInformatie"/>
  </office:meta>
</office:document-meta>
</file>