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elandsedijk 2b, 3255LN Oude-Tonge</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betreffende het plaatsen van een warmtepomp inclusief de bijbehorende verdamperunits op locatie Oudelandsedijk 2b, 3255LN Oude-Tonge. De aanvraag is geregistreerd onder zaaknummer Z2026-01159.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5184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4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4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59</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Oudelandsedijk 2b, 3255LN Oude-Tonge</meta:user-defined>
    <meta:user-defined meta:name="DCTERMS.W3CDTF/DCTERMS.available">2026-07-28</meta:user-defined>
    <meta:user-defined meta:name="DCTERMS.W3CDTF/OVERHEIDop.jaargang">2026</meta:user-defined>
    <meta:user-defined meta:name="OVERHEIDop.publicationIssue">351843</meta:user-defined>
    <meta:user-defined meta:name="OVERHEIDop.GmbID/DC.identifier">gmb-2026-351843</meta:user-defined>
    <meta:user-defined meta:name="OVERHEIDop.versieInformatie"/>
  </office:meta>
</office:document-meta>
</file>