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lcoholwet - Horeca - Brassrei Jachtlust - Veenomeen Ijsvereniging RAS - APV ad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lcoholwet APV adres, Horeca - Brassrei Jachtlust - Veenomeen Ijsvereniging RAS,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5180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8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80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exploitatievergunning</meta:user-defined>
    <dc:language>nl</dc:language>
    <meta:user-defined meta:name="OVERHEIDop.locatietype/OVERHEIDop.gebiedsmarkering">Punt</meta:user-defined>
    <meta:user-defined meta:name="DC.title">Gemeente Noordenveld - alcoholwet - Horeca - Brassrei Jachtlust - Veenomeen Ijsvereniging RAS - APV adres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1804</meta:user-defined>
    <meta:user-defined meta:name="OVERHEIDop.GmbID/DC.identifier">gmb-2026-351804</meta:user-defined>
    <meta:user-defined meta:name="OVERHEIDop.versieInformatie"/>
  </office:meta>
</office:document-meta>
</file>