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Schoolstraat (Project Linde Joannes) in Oud Gast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6401</text:p>
            <text:p text:style-name="common-al"/>
            <text:p text:style-name="common-al">Adres: Schoolstraat (Project Linde Joannes) in Oud Gastel</text:p>
            <text:p text:style-name="common-al"/>
            <text:p text:style-name="common-al">Projectomschrijving: het afwijken van regels in het omgevingsplan t.b.v. toekomstige woningbouw</text:p>
            <text:p text:style-name="common-al"/>
            <text:p text:style-name="common-al">Activiteit(en): </text:p>
            <text:p text:style-name="common-al">- Afwijken regels omgevingsplan (Bopa)</text:p>
            <text:p text:style-name="common-al"/>
            <text:p text:style-name="common-al">Verzenddatum: 20-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5168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68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68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47/xml/MC-DRP-OmgevingsvergunningAfhandelingplan-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1426401</meta:user-defined>
    <dc:language>nl</dc:language>
    <meta:user-defined meta:name="DC.title">Verleende omgevingsvergunning reguliere voorbereidingsprocedure, Schoolstraat (Project Linde Joannes) in Oud Gastel</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Schoolstraat Oud Gastel|exb-2026-26223</meta:user-defined>
    <meta:user-defined meta:name="OVERHEIDop.publicationIssue">351680</meta:user-defined>
    <meta:user-defined meta:name="OVERHEIDop.GmbID/DC.identifier">gmb-2026-351680</meta:user-defined>
    <meta:user-defined meta:name="OVERHEIDop.versieInformatie"/>
  </office:meta>
</office:document-meta>
</file>