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Bessentuin 22 en 26, 9919KC Lopper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li 2026 heeft de gemeente Eemsdelta een aanvraag ontvangen voor het kandelaberen van een boom en het kappen van een boom (dood hout/kroon te zwaar) en op de locatie Bessentuin 22 en 26, 9919KC Loppers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167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67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67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769</meta:user-defined>
    <meta:user-defined meta:name="DCTERMS.abstract">16 juli 2026 voor het kandelaberen van een boom en het kappen van een boom (dood hout/kroon te zwaar) op de locatie Bessentuin 22 en 26, 9919KC Loppersum.</meta:user-defined>
    <dc:language>nl</dc:language>
    <meta:user-defined meta:name="OVERHEIDop.locatietype/OVERHEIDop.gebiedsmarkering">Vlak</meta:user-defined>
    <meta:user-defined meta:name="DC.title">Kennisgeving ontvangst aanvraag omgevingsvergunning Bessentuin 22 en 26, 9919KC Loppers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1674</meta:user-defined>
    <meta:user-defined meta:name="OVERHEIDop.GmbID/DC.identifier">gmb-2026-351674</meta:user-defined>
    <meta:user-defined meta:name="OVERHEIDop.versieInformatie"/>
  </office:meta>
</office:document-meta>
</file>