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ext:p text:style-name="single-kop-titel">Inspraak ontwerp Wijzigingsbesluit welstandsnota De Schoonheid van Amsterdam, welstandskader Sloterdijk Poort</text:p>
      <text:section text:name="zakelijke-mededeling_id1-3-2" text:style-name="zakelijke-mededeling">
        <text:section text:name="zakelijke-mededeling-tekst_id1-3-2-1" text:style-name="zakelijke-mededeling-tekst">
          <text:section text:name="tekst_id1-3-2-1-1" text:style-name="tekst">
            <text:p text:style-name="common-al">Op 12 mei 2026 heeft het college besloten de ontwerpwijziging van de welstandsnota 'De Schoonheid van Amsterdam', welstandskader Sloterdijk Poort, vrij te geven voor inspraak.</text:p>
            <text:p text:style-name="common-al">
            <text:span text:style-name="nadrukvet">Waar gaat het om?</text:span>
          </text:p>
            <text:p text:style-name="common-al">Sinds 2006 geldt voor bedrijventerrein Sloterdijk Poort een uitzondering: er is geen welstandstoets van toepassing (het gebied is welstandsvrij). Het college wil deze uitzondering beëindigen en opnieuw een welstandskader voor het gebied invoeren. De belangrijkste onderdelen van het ontwerpwijzigingsbesluit zijn:</text:p>
            <text:list text:style-name="id1-3-2-1-1-4">
              <text:list-item text:style-override="id1-3-2-1-1-4-1">
                <text:number>•</text:number>
                <text:p text:style-name="al">het welstandsniveau ter plaatse van de gebiedscontour (zie bijlage) wijzigt van 'welstandsvrij' naar 'gewoon';</text:p>
              </text:list-item>
              <text:list-item text:style-override="id1-3-2-1-1-4-2">
                <text:number>•</text:number>
                <text:p text:style-name="al">het gebied binnen deze gebiedscontour wordt aangewezen als transformatielocatie, waardoor voor de nieuwbouwopgaven die onderdeel zijn van de transformatie het welstandsniveau 'bijzonder' geldt.</text:p>
              </text:list-item>
            </text:list>
            <text:p text:style-name="common-al">
            <text:span text:style-name="nadrukvet">Ter inzage</text:span>
          </text:p>
            <text:p text:style-name="common-al">Het ontwerpwijzigingsbesluit en de bijbehorende stukken (waaronder het participatieplan en de kaart met de gebiedscontour) liggen met ingang van 17 augustus 2026 gedurende zes weken ter inzage. U kunt de stukken raadplegen via de officiële bekendmakingen in het Gemeenteblad op Overheid.nl (<text:a xlink:href="https://www.officielebekendmakingen.nl/" xlink:type="simple"><text:span text:style-name="nadrukondlijn">Officiële bekendmakingen</text:span></text:a>), via <text:a xlink:href="https://www.amsterdam.nl/bestuur-organisatie/meedoen/lopende-inspraak/" xlink:type="simple"><text:span text:style-name="nadrukondlijn">Inspraaktrajecten | Gemeente Amsterdam</text:span></text:a>, via de nieuwsbrief van Amsterdam Nieuw-West en via de projectpagina van <text:a xlink:href="https://www.amsterdam.nl/projecten/sloterdijk-nieuw-west/deelproject/sloterdijk-poort/" xlink:type="simple"><text:span text:style-name="nadrukondlijn">Sloterdijk Poort</text:span></text:a>.</text:p>
            <text:p text:style-name="common-al">
            <text:span text:style-name="nadrukvet">Zienswijze indienen</text:span>
          </text:p>
            <text:p text:style-name="common-al">Gedurende deze termijn van zes weken kan eenieder een zienswijze op het ontwerpwijzigingsbesluit indienen:</text:p>
            <text:list text:style-name="id1-3-2-1-1-9">
              <text:list-item text:style-override="id1-3-2-1-1-9-1">
                <text:number>•</text:number>
                <text:p text:style-name="al"> digitaal, via het formulier op Inspraaktrajecten | Gemeente Amsterdam;</text:p>
              </text:list-item>
              <text:list-item text:style-override="id1-3-2-1-1-9-2">
                <text:number>•</text:number>
                <text:p text:style-name="al"> schriftelijk, per post;</text:p>
                <text:p text:style-name="al"/>
                <text:p text:style-name="al">Gemeente Amsterdam</text:p>
                <text:p text:style-name="al">Projectteam Sloterdijk Poort t.a.v. M. Emmers o.v.v. inspraakreactie </text:p>
                <text:p text:style-name="al">ontwerpwijzigingsbesluit Sloterdijk Poort</text:p>
                <text:p text:style-name="al">Postbus 1104 1000 BC Amsterdam</text:p>
                <text:p text:style-name="al"/>
              </text:list-item>
              <text:list-item text:style-override="id1-3-2-1-1-9-3">
                <text:number>•</text:number>
                <text:p text:style-name="al">mondeling, telefonisch via 06-29653602.</text:p>
              </text:list-item>
            </text:list>
            <text:p text:style-name="common-al">Daarnaast wordt het Dagelijks Bestuur van stadsdeel Nieuw-West in de gelegenheid gesteld om advies uit te brengen over het ontwerpwijzigingsbesluit.</text:p>
            <text:p text:style-name="common-al">
            <text:span text:style-name="nadrukvet">Vervolg</text:span>
          </text:p>
            <text:p text:style-name="common-al">Na afloop van de inspraaktermijn beoordeelt de gemeente alle ingediende zienswijzen en stelt zij een nota van beantwoording op. Het voorstel voor de wijziging van de welstandsnota wordt vervolgens, samen met de nota van beantwoording, voorbereid voor besluitvorming. De gemeenteraad besluit uiteindelijk over de definitieve wijziging van de welstandsnota De Schoonheid van Amsterdam.</text:p>
            <text:p text:style-name="common-al">
            <text:span text:style-name="nadrukvet">Meer informatie</text:span>
          </text:p>
            <text:p text:style-name="last-al">Voor vragen kunt u contact opnemen met het projectteam Sloterdijk Poort, Grond en Ontwikkeling: Marijn Emmers, <text:a xlink:href="mailto:m.emmers@amsterdam.nl" xlink:type="simple"><text:span text:style-name="nadrukondlijn">m.emmers@amsterdam.nl</text:span></text:a> , 06-2965360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157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57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57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Amsterdam</meta:user-defined>
    <meta:user-defined meta:name="OVERHEID.Informatietype/DC.type">officiële publicatie</meta:user-defined>
    <meta:user-defined meta:name="OVERHEIDop.Rubriek/DC.type">participatie</meta:user-defined>
    <meta:user-defined meta:name="OVERHEID.Gemeente/OVERHEID.authority">Amsterdam</meta:user-defined>
    <meta:user-defined meta:name="OVERHEID.Gemeente/DCTERMS.publisher">Amsterdam</meta:user-defined>
    <meta:user-defined meta:name="OVERHEID.TaxonomieBeleidsagendaDecentraal/OVERHEID.category">Ruimte en infrastructuur | Organisatie en beleid</meta:user-defined>
    <dc:language>nl</dc:language>
    <meta:user-defined meta:name="OVERHEIDop.locatietype/OVERHEIDop.gebiedsmarkering">Buurt</meta:user-defined>
    <meta:user-defined meta:name="OVERHEIDop.locatietype/OVERHEIDop.gebiedsmarkering">Buurt</meta:user-defined>
    <meta:user-defined meta:name="DC.title">Inspraak ontwerp Wijzigingsbesluit welstandsnota De Schoonheid van Amsterdam, welstandskader Sloterdijk Poort</meta:user-defined>
    <meta:user-defined meta:name="OVERHEIDop.datumEindeReactietermijn">2026-09-28</meta:user-defined>
    <meta:user-defined meta:name="OVERHEIDop.TilID/OVERHEIDop.terinzageleggingOP">til-2026-29188</meta:user-defined>
    <meta:user-defined meta:name="DCTERMS.W3CDTF/DCTERMS.available">2026-08-14</meta:user-defined>
    <meta:user-defined meta:name="DCTERMS.W3CDTF/OVERHEIDop.jaargang">2026</meta:user-defined>
    <meta:user-defined meta:name="OVERHEIDop.publicationIssue">351578</meta:user-defined>
    <meta:user-defined meta:name="OVERHEIDop.GmbID/DC.identifier">gmb-2026-351578</meta:user-defined>
    <meta:user-defined meta:name="OVERHEIDop.versieInformatie"/>
  </office:meta>
</office:document-meta>
</file>