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Lutjerijp 4, 9912TD Leerm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0 juli 2026 een besluit genomen op de aanvraag met zaaknummer Z2026-00003661 voor het bouwkundig versterken van een pand op de locatie Lutjerijp 4, 9912TD Leermens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149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49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49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slopen</meta:user-defined>
    <meta:user-defined meta:name="OVERHEIDop.referentienummer">Rx.Mission zaak Z2026-00003661</meta:user-defined>
    <meta:user-defined meta:name="DCTERMS.abstract">20 juli 2026 verleend voor het bouwkundig versterken van een pand op de locatie Lutjerijp 4, 9912TD Leermens.</meta:user-defined>
    <dc:language>nl</dc:language>
    <meta:user-defined meta:name="OVERHEIDop.locatietype/OVERHEIDop.gebiedsmarkering">Vlak</meta:user-defined>
    <meta:user-defined meta:name="DC.title">Kennisgeving besluit op aanvraag omgevingsvergunning Lutjerijp 4, 9912TD Leermens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1491</meta:user-defined>
    <meta:user-defined meta:name="OVERHEIDop.GmbID/DC.identifier">gmb-2026-351491</meta:user-defined>
    <meta:user-defined meta:name="OVERHEIDop.versieInformatie"/>
  </office:meta>
</office:document-meta>
</file>