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Harderwijk – ruiling percelen grond nabij Kuipwal 41 – Kleine Mheenweg 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Het college van burgemeester en wethouders van de gemeente Harderwijk is voornemens, met inachtneming van een termijn van 20 kalenderdagen, ingaande de dag na deze publicatie, </text:span>
            <text:span text:style-name="nadrukcur">een perceel grond, ter grootte van ongeveer 170 m², gelegen aan de Kleine Mheenweg 5 te Hierden, deel uitmakende van het perceel kadastraal bekend gemeente Harderwijk, sectie A, nummer 5742 (gedeeltelijk) te verkopen aan een aangrenzend eigenaar.</text:span>
          </text:p>
            <text:p text:style-name="common-al">
            <text:span text:style-name="nadrukcur">Deze verkoop maakt deel uit van een integrale ruilovereenkomst tussen de gemeente Harderwijk en de aangrenzend eigenaar.</text:span>
          </text:p>
            <text:p text:style-name="common-al">
            <text:span text:style-name="nadrukcur">Het doel van deze ruiling is om de kadastrale grenzen in overeenstemming te brengen met de feitelijke situatie, waarbij het openbare gebied met daarop het gedeeltelijke fiets- en voetpad aan de Kuipwal 41 weer volledig in eigendom van de gemeente komt.</text:span>
          </text:p>
            <text:p text:style-name="common-al">
            <text:span text:style-name="nadrukcur">De gemeente Harderwijk is van mening dat deze specifieke aangrenzend eigenaar als enige serieuze gegadigde in aanmerking komt voor verkoop van deze grond. De gemeente Harderwijk heeft deze conclusie getrokken op basis van de volgende criteria:</text:span>
          </text:p>
            <text:list text:style-name="id1-3-2-1-1-5">
              <text:list-item text:style-override="id1-3-2-1-1-5-1">
                <text:number>1.</text:number>
                <text:p text:style-name="al">
                <text:span text:style-name="nadrukcur">Het openbare gebied met daarop het gedeeltelijke fiets- en voetpad ligt feitelijk op grond die kadastraal in eigendom is van een aangrenzend eigenaar, terwijl de gemeente hier al wel het feitelijke beheer en onderhoud uitvoert. Om deze gedeelten volledig in eigendom te krijgen, is de gemeente een integrale ruilovereenkomst aangegaan. Alleen door middel van deze samenhangende grondruil, waarbij de gemeente als compensatie de genoemde gecorrigeerde meters grond aan deze eigenaar overdraagt, kan het herstel van de eigendomssituatie worden gerealiseerd. De gemeente heeft de publieke taak om de openbare ruimte in eigendom te hebben voor beheer en onderhoud. Alleen deze specifieke eigenaar kan de gemeente hierin voorzien.</text:span>
              </text:p>
                <text:p text:style-name="al"/>
              </text:list-item>
              <text:list-item text:style-override="id1-3-2-1-1-5-2">
                <text:number>2.</text:number>
                <text:p text:style-name="al">
                <text:span text:style-name="nadrukcur"> De beoogde grenscorrectie kan fysiek alleen met deze aangrenzende eigenaar worden gerealiseerd. Om de kadastrale grenzen in overeenstemming te kunnen brengen met de feitelijke situatie heeft de gemeente de gedeelten nodig die nu nog in eigendom zijn van de aangrenzende eigenaar. Deze eigenaar is bereid zijn grond aan de gemeente te verkopen, onder de uitdrukkelijke voorwaarde dat hij de vervangende compensatiegrond van de gemeente kan aankopen.</text:span>
              </text:p>
              </text:list-item>
            </text:list>
            <text:p text:style-name="common-al">
            <text:span text:style-name="nadrukcur">Omwille van het algemeen- en publieke belang dat is gediend bij het reguleren van de eigendomssituatie van de openbare ruimte, is de gemeente Harderwijk van mening dat deze eigenaar als enige serieuze gegadigde in aanmerking komt voor deze verkoop.</text:span>
          </text:p>
            <text:p text:style-name="common-al">
            <text:span text:style-name="nadrukcur">Als u van mening bent dat u ook in aanmerking komt voor dit perceel, dan dient u binnen twintig (20) kalenderdagen na de datum van deze publicatie een kort geding aanhangig te maken bij de Rechtbank Gelderland. Als u een kort geding aanhangig maakt, dan verzoeken wij u dit binnen de genoemde termijn schriftelijk aan de gemeente Harderwijk kenbaar te maken. </text:span>
          </text:p>
            <text:p text:style-name="common-al">
            <text:span text:style-name="nadrukcur">Als binnen twintig (20) kalenderdagen na de datum van deze publicatie géén kort geding is gestart, komen alle rechten te vervallen, waaronder het recht om nadien in rechte op te komen tegen dit voornemen tot gunning. De gemeente hanteert deze handelwijze om rechtszekerheid te creëren, zodat zij na afloop van de termijn, met deze gegadigde de overeenkomst kan sluiten. </text:span>
          </text:p>
            <text:p text:style-name="last-al">
            <text:span text:style-name="nadrukcur">Voor nadere inlichtingen kunt u zich wenden tot mevrouw I. Smit, telefoonnummer 0341-411 476 of per e-mail op i.smit@harderwijk.nl.</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5108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08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08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rderwijk</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Gemeente Harderwijk – ruiling percelen grond nabij Kuipwal 41 – Kleine Mheenweg 5</meta:user-defined>
    <meta:user-defined meta:name="DCTERMS.W3CDTF/DCTERMS.available">2026-07-23</meta:user-defined>
    <meta:user-defined meta:name="DCTERMS.W3CDTF/OVERHEIDop.jaargang">2026</meta:user-defined>
    <meta:user-defined meta:name="OVERHEIDop.publicationIssue">351089</meta:user-defined>
    <meta:user-defined meta:name="OVERHEIDop.GmbID/DC.identifier">gmb-2026-351089</meta:user-defined>
    <meta:user-defined meta:name="OVERHEIDop.versieInformatie"/>
  </office:meta>
</office:document-meta>
</file>