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Weerselo, Haarstraat 33: uitbreid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Weerselo, Haarstraat 33 </text:p>
            <text:p text:style-name="common-al">
            <text:span text:style-name="nadrukvet">Project:</text:span> het uitbreiden van een schuur</text:p>
            <text:p text:style-name="common-al">
            <text:span text:style-name="nadrukvet">Verzonden: </text:span>20 juli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510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5-002912</meta:user-defined>
    <meta:user-defined meta:name="DCTERMS.abstract">het uitbreiden van een sc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Dinkelland - verleende omgevingsvergunning Omgevingswet, Weerselo, Haarstraat 33: uitbreiden schuu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51052</meta:user-defined>
    <meta:user-defined meta:name="OVERHEIDop.GmbID/DC.identifier">gmb-2026-351052</meta:user-defined>
    <meta:user-defined meta:name="OVERHEIDop.versieInformatie"/>
  </office:meta>
</office:document-meta>
</file>