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evenementvergunning - Inc. Festiviteit - R.E.O. Roden - NRT &amp; Padel Toernooi - Borglaan 14, Ro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de aanvraag hebben Verleend.</text:p>
            <text:p text:style-name="common-al"/>
            <text:p text:style-name="last-al">
            <text:span text:style-name="nadrukvet">Besluit evenementvergunning Borglaan 14, Roden, Inc. Festiviteit - R.E.O. Roden - NRT &amp; Padel Toernooi, 20 juli    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5103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03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03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oordenveld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meente Noordenveld - evenementvergunning - Inc. Festiviteit - R.E.O. Roden - NRT &amp; Padel Toernooi - Borglaan 14, Rod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1031</meta:user-defined>
    <meta:user-defined meta:name="OVERHEIDop.GmbID/DC.identifier">gmb-2026-351031</meta:user-defined>
    <meta:user-defined meta:name="OVERHEIDop.versieInformatie"/>
  </office:meta>
</office:document-meta>
</file>