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Openbare kennisgeving – Voornemen tot verkoop gemeentegrond (Didam-publicatie) gemeente Oisterwijk aan Enexis Netbeheer B.V.</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Betreft</text:span>
            </text:span>
          </text:p>
            <text:p text:style-name="common-al">De gemeente Oisterwijk maakt hierbij bekend dat zij voornemens is om een perceel gemeentegrond te verkopen aan Enexis Netbeheer B.V.</text:p>
            <text:p text:style-name="common-al"/>
            <text:p text:style-name="common-al">
            <text:span text:style-name="nadrukvet">
              <text:span text:style-name="nadrukondlijn">Omschrijving van de onroerende zaak</text:span>
            </text:span>
          </text:p>
            <text:p text:style-name="common-al">Het betreft een perceel gemeentegrond:</text:p>
            <text:p text:style-name="common-al"/>
            <text:list text:style-name="id1-3-2-1-1-7">
              <text:list-item text:style-override="id1-3-2-1-1-7-1">
                <text:number>1.</text:number>
                <text:p text:style-name="al">Kadastraal bekend: gemeente Oisterwijk, sectie A, perceelnummer 7297 (gedeeltelijk); </text:p>
              </text:list-item>
              <text:list-item text:style-override="id1-3-2-1-1-7-2">
                <text:number>2.</text:number>
                <text:p text:style-name="al">Oppervlakte: circa 25 m²; </text:p>
              </text:list-item>
              <text:list-item text:style-override="id1-3-2-1-1-7-3">
                <text:number>3.</text:number>
                <text:p text:style-name="al">Ligging: Nabij de Beneluxstraat 16 te Oisterwijk; </text:p>
              </text:list-item>
              <text:list-item text:style-override="id1-3-2-1-1-7-4">
                <text:number>4.</text:number>
                <text:p text:style-name="al">Bestemming en beoogd gebruik: opstellocatie voor transformatorstation (type PACTO 25) ten behoeve van de elektriciteitsvoorziening. </text:p>
                <text:p text:style-name="al"/>
              </text:list-item>
            </text:list>
            <text:p text:style-name="common-al"/>
            <text:p text:style-name="common-al">
            <text:span text:style-name="nadrukvet">
              <text:span text:style-name="nadrukondlijn">Voorgenomen verkoop</text:span>
            </text:span>
          </text:p>
            <text:p text:style-name="common-al">De gemeente is voornemens bovengenoemde grond te verkopen aan Enexis Netbeheer B.V. ten behoeve van de realisatie van een transformatorstation (type PACTO 25). </text:p>
            <text:p text:style-name="common-al"/>
            <text:p text:style-name="common-al">
            <text:span text:style-name="nadrukvet">
              <text:span text:style-name="nadrukondlijn">Motivering (één-op-één uitgifte)</text:span>
            </text:span>
          </text:p>
            <text:p text:style-name="common-al">De gemeente is van oordeel dat Enexis Netbeheer B.V. de enige serieuze gegadigde is voor de aankoop van het perceel, gelet op de volgende objectieve, toetsbare en redelijke criteria: </text:p>
            <text:p text:style-name="common-al">Op betreffende wordt een transformatorstation van Enexis gevestigd evenals bijbehorende aanwezige kabels en leidingen. Het betreft een verkoop ten behoeve de openbare elektriciteitsvoorziening. </text:p>
            <text:p text:style-name="common-al">Gelet op het bovenstaande acht de gemeente het aannemelijk dat geen andere partij in staat is om onder gelijke voorwaarden en met dezelfde waarborgen invulling te geven aan de beoogde ontwikkeling.</text:p>
            <text:p text:style-name="common-al"/>
            <text:p text:style-name="common-al">
            <text:span text:style-name="nadrukvet">
              <text:span text:style-name="nadrukondlijn">Reactietermijn</text:span>
            </text:span>
          </text:p>
            <text:p text:style-name="common-al">Geïnteresseerden die menen dat zij, met inachtneming van de hiervoor genoemde criteria, eveneens als serieuze gegadigde in aanmerking komen voor de aankoop van het perceel, dienen zich binnen <text:span text:style-name="nadrukvet">20 kalenderdagen</text:span> na publicatie van deze kennisgeving schriftelijk en gemotiveerd te melden bij de gemeente Oisterwijk.</text:p>
            <text:p text:style-name="common-al">Een dergelijke reactie kan worden gericht aan: <text:a xlink:href="mailto:gemeente@oisterwijk.nl" xlink:type="simple">gemeente@oisterwijk.nl</text:a></text:p>
            <text:p text:style-name="common-al">Onder vermelding van: “Reactie Didam-publicatie perceel gemeente Oisterwijk sectie A 7297 (gedeeltelijk)”.</text:p>
            <text:p text:style-name="common-al">Indien een geïnteresseerde partij het niet eens is met het voornemen tot verkoop en meent dat de gemeente onrechtmatig handelt, kan zij binnen voornoemde termijn een kort geding aanhangig maken bij de voorzieningenrechter van de rechtbank Zeeland-West-Brabant.</text:p>
            <text:p text:style-name="common-al"/>
            <text:p text:style-name="common-al">
            <text:span text:style-name="nadrukvet">
              <text:span text:style-name="nadrukondlijn">Verval van rechten</text:span>
            </text:span>
          </text:p>
            <text:p text:style-name="common-al">Indien binnen de gestelde termijn geen gemotiveerde reactie is ontvangen van een partij die als serieuze gegadigde kan worden aangemerkt, dan wel geen rechtsmaatregelen zijn genomen, zal de gemeente uitvoering geven aan het voorgenomen besluit tot verkoop aan Enexis Netbeheer B.V.</text:p>
            <text:p text:style-name="common-al"/>
            <text:p text:style-name="common-al">
            <text:span text:style-name="nadrukvet">
              <text:span text:style-name="nadrukondlijn">Nadere informatie</text:span>
            </text:span>
          </text:p>
            <text:p text:style-name="common-al">Voor nadere inlichtingen kunt u contact opnemen met de gemeente Oisterwijk via telefoonnummer 013 – 529 1311 of via bovengenoemd e-mailadres.</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5084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84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84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0/xml/MC-DRP-Melding-Web-ZM.xml</meta:user-defined>
    <meta:user-defined meta:name="OVERHEID.Gemeente/DC.creator">Oisterwijk</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1041308</meta:user-defined>
    <dc:language>nl</dc:language>
    <meta:user-defined meta:name="OVERHEIDop.locatietype/OVERHEIDop.gebiedsmarkering">Gemeente</meta:user-defined>
    <meta:user-defined meta:name="DC.title">Openbare kennisgeving – Voornemen tot verkoop gemeentegrond (Didam-publicatie) gemeente Oisterwijk aan Enexis Netbeheer B.V.</meta:user-defined>
    <meta:user-defined meta:name="DCTERMS.W3CDTF/DCTERMS.available">2026-08-05</meta:user-defined>
    <meta:user-defined meta:name="DCTERMS.W3CDTF/OVERHEIDop.jaargang">2026</meta:user-defined>
    <meta:user-defined meta:name="OVERHEIDop.publicationIssue">350847</meta:user-defined>
    <meta:user-defined meta:name="OVERHEIDop.GmbID/DC.identifier">gmb-2026-350847</meta:user-defined>
    <meta:user-defined meta:name="OVERHEIDop.versieInformatie"/>
  </office:meta>
</office:document-meta>
</file>