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Route,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Cultureel evenement "De Dolle Jonker – een  onverschrokken strijder"</text:p>
            <text:p text:style-name="common-al">Locatie: Route, Middelstum</text:p>
            <text:p text:style-name="common-al">Zaaknummer: Z2026-00003794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0809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09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09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3794</meta:user-defined>
    <meta:user-defined meta:name="DCTERMS.abstract">Aanvraag evenementenvergunning: voor Cultureel evenement "De Dolle Jonker – een  onverschrokken strijder" op de locatie Route, Middelstum.</meta:user-defined>
    <dc:language>nl</dc:language>
    <meta:user-defined meta:name="OVERHEIDop.locatietype/OVERHEIDop.gebiedsmarkering">Vlak</meta:user-defined>
    <meta:user-defined meta:name="DC.title">Kennisgeving ontvangst aanvraag evenementenvergunning Route, Middelstu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809</meta:user-defined>
    <meta:user-defined meta:name="OVERHEIDop.GmbID/DC.identifier">gmb-2026-350809</meta:user-defined>
    <meta:user-defined meta:name="OVERHEIDop.versieInformatie"/>
  </office:meta>
</office:document-meta>
</file>