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Ockingeheemlaan 21, 9918PV Garrelsw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gemeente Eemsdelta een aanvraag ontvangen voor het plaatsen van een schuifpui op de locatie Ockingeheemlaan 21, 9918PV Garrelsweer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078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7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7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792</meta:user-defined>
    <meta:user-defined meta:name="DCTERMS.abstract">17 juli 2026 voor het plaatsen van een schuifpui op de locatie Ockingeheemlaan 21, 9918PV Garrelsweer.</meta:user-defined>
    <dc:language>nl</dc:language>
    <meta:user-defined meta:name="OVERHEIDop.locatietype/OVERHEIDop.gebiedsmarkering">Vlak</meta:user-defined>
    <meta:user-defined meta:name="DC.title">Kennisgeving ontvangst aanvraag omgevingsvergunning Ockingeheemlaan 21, 9918PV Garrelswee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0786</meta:user-defined>
    <meta:user-defined meta:name="OVERHEIDop.GmbID/DC.identifier">gmb-2026-350786</meta:user-defined>
    <meta:user-defined meta:name="OVERHEIDop.versieInformatie"/>
  </office:meta>
</office:document-meta>
</file>